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Times New Roman" fo:font-size="12pt" style:rfc-language-tag="ca-ES-valencia" fo:language="ca" fo:country="ES" officeooo:rsid="000b9a3e" officeooo:paragraph-rsid="0003ae62" style:font-size-asian="12pt" style:font-size-complex="12pt"/>
    </style:style>
    <style:style style:name="P2" style:family="paragraph" style:parent-style-name="Standard">
      <style:paragraph-properties fo:text-align="justify" style:justify-single-word="false"/>
      <style:text-properties style:font-name="Times New Roman" fo:font-size="12pt" style:rfc-language-tag="ca-ES-valencia" fo:language="ca" fo:country="ES" officeooo:rsid="00103c27" officeooo:paragraph-rsid="0003ae62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2pt" style:rfc-language-tag="ca-ES-valencia" fo:language="ca" fo:country="ES" officeooo:rsid="00103c27" officeooo:paragraph-rsid="0003ae62" style:font-size-asian="12pt" style:font-size-complex="12pt"/>
    </style:style>
    <style:style style:name="P4" style:family="paragraph" style:parent-style-name="Standard">
      <style:paragraph-properties fo:text-align="justify" style:justify-single-word="false"/>
      <style:text-properties style:font-name="Times New Roman" fo:font-size="12pt" style:rfc-language-tag="ca-ES-valencia" fo:language="ca" fo:country="ES" officeooo:rsid="0012d35d" officeooo:paragraph-rsid="0003ae62" style:font-size-asian="12pt" style:font-size-complex="12pt"/>
    </style:style>
    <style:style style:name="P5" style:family="paragraph" style:parent-style-name="Standard">
      <style:paragraph-properties fo:text-align="justify" style:justify-single-word="false"/>
      <style:text-properties style:font-name="Times New Roman" fo:font-size="12pt" style:rfc-language-tag="ca-ES-valencia" fo:language="ca" fo:country="ES" officeooo:rsid="00240fb0" officeooo:paragraph-rsid="0003ae62" style:font-size-asian="12pt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size="12pt" style:rfc-language-tag="ca-ES-valencia" fo:language="ca" fo:country="ES" style:text-underline-style="solid" style:text-underline-width="auto" style:text-underline-color="font-color" fo:font-weight="bold" officeooo:rsid="000b9a3e" officeooo:paragraph-rsid="0003ae62" style:font-size-asian="12pt" style:font-weight-asian="bold" style:font-size-complex="12pt" style:font-weight-complex="bold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2pt" style:rfc-language-tag="ca-ES-valencia" fo:language="ca" fo:country="ES" style:text-underline-style="solid" style:text-underline-width="auto" style:text-underline-color="font-color" officeooo:rsid="000b9a3e" officeooo:paragraph-rsid="0003ae62" style:font-size-asian="12pt" style:font-size-complex="12pt"/>
    </style:style>
    <style:style style:name="T1" style:family="text">
      <style:text-properties officeooo:rsid="0020dbea"/>
    </style:style>
    <style:style style:name="T2" style:family="text">
      <style:text-properties officeooo:rsid="001dc1da"/>
    </style:style>
    <style:style style:name="T3" style:family="text">
      <style:text-properties officeooo:rsid="0013b25c"/>
    </style:style>
    <style:style style:name="T4" style:family="text">
      <style:text-properties officeooo:rsid="0012d35d"/>
    </style:style>
    <style:style style:name="T5" style:family="text">
      <style:text-properties officeooo:rsid="000c34c2"/>
    </style:style>
    <style:style style:name="T6" style:family="text">
      <style:text-properties officeooo:rsid="002e3c6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INSCRIPCIÓ <text:span text:style-name="T1">A LES</text:span></text:p>
      <text:p text:style-name="P6">PRÀCTIQUES <text:span text:style-name="T1">DE </text:span>VALENCIÀ <text:span text:style-name="T1">PER A LES </text:span>PROVES <text:span text:style-name="T1">DE LA </text:span>JQCV</text:p>
      <text:p text:style-name="P7"/>
      <text:p text:style-name="P1">NOM I COGNOM DE L’ALUMNE/<text:span text:style-name="T2">A</text:span>:</text:p>
      <text:p text:style-name="P1">ADREÇA:</text:p>
      <text:p text:style-name="P1">TELÈFON DE CONTACTE:</text:p>
      <text:p text:style-name="P1">CORREU ELECTRÒNIC:</text:p>
      <text:p text:style-name="P1">HA REALITZAT ANTERIORMENT <text:span text:style-name="T3">ESTE</text:span> TALLER <text:span text:style-name="T4">AMB EL MATEIX NIVELL</text:span>?</text:p>
      <text:p text:style-name="P2">NIVELL AL QU<text:span text:style-name="T3">AL</text:span> ES PRESENTA:</text:p>
      <text:p text:style-name="P4">NIVELL ACREDITAT DE CONEIXEMENTS DE VALENCIÀ:</text:p>
      <text:p text:style-name="P5">HORARI I DIA DE LA SETMANA PER A PRACTICAR LA CONVERSA:</text:p>
      <text:p text:style-name="P1"/>
      <text:p text:style-name="P1">Autoritze l’Ajuntament perquè comprove que estic empadronat<text:span text:style-name="T5">.</text:span></text:p>
      <text:p text:style-name="P1"/>
      <text:p text:style-name="P1"/>
      <text:p text:style-name="P3">Petrer, <text:s text:c="6"/>de/<text:span text:style-name="T3">d’</text:span> <text:s text:c="18"/>del 20<text:span text:style-name="T3">2</text:span><text:span text:style-name="T6">6</text:span></text:p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style:rfc-language-tag="ca-ES-valencia" fo:language="ca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style:rfc-language-tag="ca-ES-valencia" fo:language="ca" fo:country="E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8-18T10:28:52.781000000</meta:creation-date>
    <dc:date>2026-08-18T10:29:01.509000000</dc:date>
    <meta:editing-duration>PT9S</meta:editing-duration>
    <meta:editing-cycles>1</meta:editing-cycles>
    <meta:document-statistic meta:table-count="0" meta:image-count="0" meta:object-count="0" meta:page-count="1" meta:paragraph-count="12" meta:word-count="66" meta:character-count="430" meta:non-whitespace-character-count="352"/>
    <meta:generator>LibreOffice/7.3.6.2$Windows_X86_64 LibreOffice_project/c28ca90fd6e1a19e189fc16c05f8f8924961e12e</meta:generator>
  </office:meta>
</office:document-meta>
</file>