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Times New Roman" fo:font-size="12pt" officeooo:rsid="0013b25c" officeooo:paragraph-rsid="00072582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2pt" officeooo:rsid="000b9a3e" officeooo:paragraph-rsid="00072582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style:rfc-language-tag="ca-ES-valencia" fo:language="ca" fo:country="ES" style:text-underline-style="solid" style:text-underline-width="auto" style:text-underline-color="font-color" fo:font-weight="bold" officeooo:rsid="000acdb6" officeooo:paragraph-rsid="00072582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0acdb6" officeooo:paragraph-rsid="00072582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0b9a3e" officeooo:paragraph-rsid="00072582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12d35d" officeooo:paragraph-rsid="00072582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13b25c" officeooo:paragraph-rsid="00072582" style:font-size-asian="12pt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fo:font-weight="bold" officeooo:rsid="000acdb6" officeooo:paragraph-rsid="00072582" style:font-size-asian="12pt" style:font-weight-asian="bold" style:font-size-complex="12pt" style:font-weight-complex="bold"/>
    </style:style>
    <style:style style:name="T1" style:family="text">
      <style:text-properties style:rfc-language-tag="ca-ES-valencia" fo:language="ca" fo:country="ES"/>
    </style:style>
    <style:style style:name="T2" style:family="text">
      <style:text-properties style:rfc-language-tag="ca-ES-valencia" fo:language="ca" fo:country="ES" officeooo:rsid="001a1ab0"/>
    </style:style>
    <style:style style:name="T3" style:family="text">
      <style:text-properties style:rfc-language-tag="ca-ES-valencia" fo:language="ca" fo:country="ES" officeooo:rsid="00309511"/>
    </style:style>
    <style:style style:name="T4" style:family="text">
      <style:text-properties style:rfc-language-tag="ca-ES-valencia" fo:language="ca" fo:country="ES" officeooo:rsid="0013b25c"/>
    </style:style>
    <style:style style:name="T5" style:family="text">
      <style:text-properties officeooo:rsid="002e757b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officeooo:rsid="000e5a73"/>
    </style:style>
    <style:style style:name="T8" style:family="text">
      <style:text-properties officeooo:rsid="000ebf51"/>
    </style:style>
    <style:style style:name="T9" style:family="text">
      <style:text-properties officeooo:rsid="001a4890"/>
    </style:style>
    <style:style style:name="T10" style:family="text">
      <style:text-properties officeooo:rsid="0026e5a6"/>
    </style:style>
    <style:style style:name="T11" style:family="text">
      <style:text-properties officeooo:rsid="001b3740"/>
    </style:style>
    <style:style style:name="T12" style:family="text">
      <style:text-properties officeooo:rsid="0012d35d"/>
    </style:style>
    <style:style style:name="T13" style:family="text">
      <style:text-properties officeooo:rsid="000c34c2"/>
    </style:style>
    <style:style style:name="T14" style:family="text">
      <style:text-properties officeooo:rsid="0013b25c"/>
    </style:style>
    <style:style style:name="T15" style:family="text">
      <style:text-properties fo:background-color="#ff0000" loext:char-shading-value="0"/>
    </style:style>
    <style:style style:name="T16" style:family="text">
      <style:text-properties officeooo:rsid="002186bc" fo:background-color="#ff0000" loext:char-shading-value="0"/>
    </style:style>
    <style:style style:name="T17" style:family="text">
      <style:text-properties officeooo:rsid="002186bc"/>
    </style:style>
    <style:style style:name="T18" style:family="text">
      <style:text-properties officeooo:rsid="001a1ab0"/>
    </style:style>
    <style:style style:name="T19" style:family="text">
      <style:text-properties officeooo:rsid="002ac6ec"/>
    </style:style>
    <style:style style:name="T20" style:family="text">
      <style:text-properties officeooo:rsid="002e3c6e"/>
    </style:style>
    <style:style style:name="T21" style:family="text">
      <style:text-properties fo:background-color="#fff200" loext:char-shading-value="0"/>
    </style:style>
    <style:style style:name="T22" style:family="text">
      <style:text-properties officeooo:rsid="002e3c6e" fo:background-color="#fff200" loext:char-shading-value="0"/>
    </style:style>
    <style:style style:name="T23" style:family="text">
      <style:text-properties officeooo:rsid="000ebf51" fo:background-color="#fff200" loext:char-shading-value="0"/>
    </style:style>
    <style:style style:name="T24" style:family="text">
      <style:text-properties officeooo:rsid="0026e5a6" fo:background-color="#fff200" loext:char-shading-value="0"/>
    </style:style>
    <style:style style:name="T25" style:family="text">
      <style:text-properties officeooo:rsid="0029a261" fo:background-color="#fff200" loext:char-shading-value="0"/>
    </style:style>
    <style:style style:name="T26" style:family="text">
      <style:text-properties officeooo:rsid="001a1ab0" fo:background-color="#fff200" loext:char-shading-value="0"/>
    </style:style>
    <style:style style:name="T27" style:family="text">
      <style:text-properties officeooo:rsid="002ac6ec" fo:background-color="#fff200" loext:char-shading-value="0"/>
    </style:style>
    <style:style style:name="T28" style:family="text">
      <style:text-properties officeooo:rsid="00086444" fo:background-color="#fff200" loext:char-shading-value="0"/>
    </style:style>
    <style:style style:name="T29" style:family="text">
      <style:text-properties officeooo:rsid="000ee55c"/>
    </style:style>
    <style:style style:name="T30" style:family="text">
      <style:text-properties officeooo:rsid="00309511"/>
    </style:style>
    <style:style style:name="T31" style:family="text">
      <style:text-properties officeooo:rsid="00309511" fo:background-color="#ffff00" loext:char-shading-value="0"/>
    </style:style>
    <style:style style:name="T32" style:family="text">
      <style:text-properties officeooo:rsid="00240fb0"/>
    </style:style>
    <style:style style:name="T33" style:family="text">
      <style:text-properties style:text-outline="false"/>
    </style:style>
    <style:style style:name="T34" style:family="text">
      <style:text-properties officeooo:rsid="0017bbe3"/>
    </style:style>
    <style:style style:name="T35" style:family="text">
      <style:text-properties officeooo:rsid="000b9a3e"/>
    </style:style>
    <style:style style:name="T36" style:family="text">
      <style:text-properties officeooo:rsid="00143761"/>
    </style:style>
    <style:style style:name="T37" style:family="text">
      <style:text-properties officeooo:rsid="001d1d98"/>
    </style:style>
    <style:style style:name="T38" style:family="text">
      <style:text-properties officeooo:rsid="0020dbea"/>
    </style:style>
    <style:style style:name="T39" style:family="text">
      <style:text-properties officeooo:rsid="0020782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SESSIONS PRÀCTIQUES DE VALENCIÀ <text:span text:style-name="T5">PER ALS EXÀMENS DE LA JQCV</text:span></text:p>
      <text:p text:style-name="P4"/>
      <text:p text:style-name="P4"><text:span text:style-name="T6">DIRIGIT A</text:span>: Persones <text:span text:style-name="T7">que </text:span><text:span text:style-name="T8">volen </text:span><text:span text:style-name="T9">examinar-se de</text:span> les proves <text:span text:style-name="T9">de </text:span><text:span text:style-name="T10">la</text:span> JQCV <text:span text:style-name="T8">de la convocatòria </text:span><text:span text:style-name="T10">d’octubre</text:span><text:span text:style-name="T8"> (nivells B1, </text:span><text:span text:style-name="T11">B2, </text:span><text:span text:style-name="T8">C1 </text:span><text:span text:style-name="T9">i C2</text:span><text:span text:style-name="T8">)</text:span> empadronades a Petrer <text:span text:style-name="T12">i que no hagen participat en anteriors convocatòries de preparació per al mateix nivell</text:span>. <text:span text:style-name="T13">Només en cas de no aconseguir omplir les sessions podran optar persones no empadronades.</text:span></text:p>
      <text:p text:style-name="P4"/>
      <text:p text:style-name="P4"><text:span text:style-name="T6">CONTINGUT DEL CURS</text:span>:</text:p>
      <text:p text:style-name="P4"/>
      <text:p text:style-name="P4">-Pràctiques de conversa (monòlegs i diàlegs) semblants a les de la prova.</text:p>
      <text:p text:style-name="P4"/>
      <text:p text:style-name="P4"/>
      <text:p text:style-name="P4"><text:span text:style-name="T6">IMPARTIDES PER</text:span>:</text:p>
      <text:p text:style-name="P4"><text:span text:style-name="T14">Jordi Giménez Ferrer </text:span>(Tècnic de Normalització Lingüística de l’Ajuntament de Petrer).</text:p>
      <text:p text:style-name="P4"/>
      <text:p text:style-name="P8">ORGANITZA:</text:p>
      <text:p text:style-name="P4">Regidoria d’<text:span text:style-name="T14">Educació</text:span> i <text:span text:style-name="T14">N</text:span>ormalització <text:span text:style-name="T14">L</text:span>ingüística de l’Ajuntament de Petrer.</text:p>
      <text:p text:style-name="P4"/>
      <text:p text:style-name="P4"><text:span text:style-name="T6">DATES I HORARI</text:span>:</text:p>
      <text:p text:style-name="P4"/>
      <text:p text:style-name="P4">Nivells <text:span text:style-name="T15">B1, </text:span><text:span text:style-name="T16">B2, C1 i C2</text:span><text:span text:style-name="T17">:</text:span> Inscripció <text:span text:style-name="T18">des </text:span><text:span text:style-name="T19">de</text:span><text:span text:style-name="T20">l</text:span> <text:span text:style-name="T22">1</text:span><text:span text:style-name="T28">2</text:span><text:span text:style-name="T21"> </text:span><text:span text:style-name="T23">d</text:span><text:span text:style-name="T24">’</text:span><text:span text:style-name="T25">agost</text:span><text:span text:style-name="T21"> </text:span><text:span text:style-name="T26">fins al</text:span><text:span text:style-name="T21"> </text:span><text:span text:style-name="T22">2</text:span><text:span text:style-name="T27">4</text:span><text:span text:style-name="T21"> </text:span><text:span text:style-name="T24">d’</text:span><text:span text:style-name="T25">agost</text:span> <text:span text:style-name="T29">(en l’adreça electrònica envalencia@petrer.es)</text:span>. Les sessions començaran <text:span text:style-name="T30">el </text:span><text:span text:style-name="T31">31 d’agost</text:span> <text:span text:style-name="T32">i duraran </text:span>fins a la <text:span text:style-name="T18">mateixa</text:span> <text:span text:style-name="T18">setmana</text:span> <text:span text:style-name="T18">de</text:span> les proves <text:span text:style-name="T11">(</text:span><text:span text:style-name="T10">la part oral</text:span><text:span text:style-name="T11">)</text:span>. Les sessions <text:span text:style-name="T11">podran ser</text:span><text:span text:style-name="T8"> </text:span>individuals <text:span text:style-name="T8">o de </text:span><text:span text:style-name="T11">fins a un màxim de </text:span><text:span text:style-name="T10">4</text:span><text:span text:style-name="T11"> persones</text:span>, tindran una duració <text:span text:style-name="T33">d’1</text:span> hora i s’oferiran una vegada per setmana <text:span text:style-name="T8">(de dilluns a </text:span><text:span text:style-name="T10">dimecres</text:span><text:span text:style-name="T8">)</text:span> en horari de 10.<text:span text:style-name="T12">3</text:span>0 h–11.<text:span text:style-name="T12">3</text:span>0 h <text:span text:style-name="T34">o de </text:span>12.<text:span text:style-name="T12">3</text:span>0 h–13.<text:span text:style-name="T12">3</text:span>0 h <text:span text:style-name="T23">de forma presencial en l’Oficina de Normalització Lingüística (c/Luis Chorro, 6)</text:span><text:span text:style-name="T35">. S’ha de triar el dia i l’horari en el moment de la inscripció.</text:span></text:p>
      <text:p text:style-name="P4"/>
      <text:p text:style-name="P5"><text:span text:style-name="T6">INSCRIPCIÓ</text:span>:</text:p>
      <text:p text:style-name="P2"><text:span text:style-name="T1">Si </text:span><text:span text:style-name="T2">hi </text:span><text:span text:style-name="T1">estàs interessa/</text:span><text:span text:style-name="T3">ada</text:span><text:span text:style-name="T1">, apunta-</text:span><text:span text:style-name="T2">t’hi</text:span><text:span text:style-name="T1"> </text:span><text:span text:style-name="T4">per mitjà d’un correu electrònic a l’adreça digital de </text:span><text:span text:style-name="T1">l’Oficina de Normalització Lingüística: </text:span><text:a xlink:type="simple" xlink:href="mailto:envalencia@petrer.es" text:style-name="Internet_20_link" text:visited-style-name="Visited_20_Internet_20_Link"><text:span text:style-name="T4">envalencia@petrer.es</text:span></text:a><text:span text:style-name="T1">.</text:span></text:p>
      <text:p text:style-name="P5"/>
      <text:p text:style-name="P5"><text:span text:style-name="T36">La inscripció es</text:span> realitzarà per rigorós orde d’inscripció. En cap cas per telèfon. Podeu rebre informació mitjançant el telèfon 966989400 (Ext. 274).</text:p>
      <text:p text:style-name="P5"/>
      <text:p text:style-name="P5"><text:span text:style-name="T6">PLACES EN TOTAL</text:span>:</text:p>
      <text:p text:style-name="P5"><text:span text:style-name="T37">24</text:span> <text:span text:style-name="T38">p</text:span>ersones.</text:p>
      <text:p text:style-name="P5"/>
      <text:p text:style-name="P5">Cada persona només podrà apuntar un participant.</text:p>
      <text:p text:style-name="P5"/>
      <text:p text:style-name="P5">Tindrà prioritat l’alumnat que <text:span text:style-name="T29">estiga empadronat a Petrer</text:span>. <text:span text:style-name="T29">En cas de quedar places lliures podran accedir-hi alumnes d’altres localitats.</text:span></text:p>
      <text:p text:style-name="P6"/>
      <text:p text:style-name="P6">Per a poder participar en el curs de B1 s’haurà d’acreditar la possessió de l’anterior nivell (A2); en el<text:span text:style-name="T39">s</text:span> de <text:span text:style-name="T37">B2 i C1 serà necessari tenir el B1; i en el</text:span> <text:span text:style-name="T37">de </text:span>C<text:span text:style-name="T37">2</text:span>, <text:span text:style-name="T37">caldrà acreditar el títol de C1</text:span>.</text:p>
      <text:p text:style-name="P5"/>
      <text:p text:style-name="P5">L’organització es reserva el dret a modificar qualsevol qüestió referent al curs.</text:p>
      <text:p text:style-name="P7"/>
      <text:p text:style-name="P1"><text:span text:style-name="T1">El full d’inscripció que adjuntem més avall s’haurà d’omplir i enviar </text:span><text:span text:style-name="T2">escanejat</text:span><text:span text:style-name="T1"> a l’adreça electrònica </text:span><text:a xlink:type="simple" xlink:href="mailto:envalencia@petrer.es" text:style-name="Internet_20_link" text:visited-style-name="Visited_20_Internet_20_Link">envalencia@petrer.es</text:a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8T10:28:07.593000000</meta:creation-date>
    <dc:date>2026-08-18T10:28:40.081000000</dc:date>
    <meta:editing-duration>PT32S</meta:editing-duration>
    <meta:editing-cycles>2</meta:editing-cycles>
    <meta:generator>LibreOffice/7.3.6.2$Windows_X86_64 LibreOffice_project/c28ca90fd6e1a19e189fc16c05f8f8924961e12e</meta:generator>
    <meta:document-statistic meta:table-count="0" meta:image-count="0" meta:object-count="0" meta:page-count="1" meta:paragraph-count="20" meta:word-count="348" meta:character-count="2178" meta:non-whitespace-character-count="1852"/>
  </office:meta>
</office:document-meta>
</file>